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top="0.0347in" fo:margin-bottom="0.0347in" fo:line-height="0.3194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8pt" style:font-size-asian="18pt" style:language-asian="zh" style:country-asian="HK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P7" style:parent-style-name="內文" style:family="paragraph">
      <style:paragraph-properties fo:text-align="center" fo:margin-top="0.0347in" fo:margin-bottom="0.0347in" fo:line-height="0.3194in"/>
      <style:text-properties style:font-name="Times New Roman" style:font-name-asian="標楷體" fo:font-weight="bold" style:font-weight-asian="bold" fo:font-size="18pt" style:font-size-asian="18pt"/>
    </style:style>
    <style:style style:name="P8" style:parent-style-name="內文" style:family="paragraph">
      <style:paragraph-properties fo:text-align="justify" fo:margin-top="0.25in" fo:line-height="0.3194in">
        <style:tab-stops>
          <style:tab-stop style:type="left" style:position="0.3937in"/>
        </style:tab-stops>
      </style:paragraph-properties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fo:text-align="justify" fo:line-height="0.3194in" fo:margin-left="0.4166in" fo:text-indent="0.3888in">
        <style:tab-stops>
          <style:tab-stop style:type="left" style:position="-0.0229in"/>
        </style:tab-stops>
      </style:paragraph-properties>
    </style:style>
    <style:style style:name="T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 fo:margin-top="0.125in" fo:line-height="0.3194in" fo:margin-left="1.3625in" fo:text-indent="-1.3625in">
        <style:tab-stops>
          <style:tab-stop style:type="left" style:position="-0.9687in"/>
        </style:tab-stops>
      </style:paragraph-properties>
    </style:style>
    <style:style style:name="T6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7" style:parent-style-name="內文" style:family="paragraph">
      <style:paragraph-properties fo:text-align="justify" fo:margin-top="0.125in" fo:line-height="0.3194in" fo:margin-left="1.3625in" fo:text-indent="-1.3625in">
        <style:tab-stops>
          <style:tab-stop style:type="left" style:position="-0.9687in"/>
        </style:tab-stops>
      </style:paragraph-properties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4" style:parent-style-name="內文" style:family="paragraph">
      <style:paragraph-properties fo:text-align="justify" fo:margin-top="0.125in" fo:line-height="0.3194in">
        <style:tab-stops>
          <style:tab-stop style:type="left" style:position="0.3937in"/>
        </style:tab-stops>
      </style:paragraph-properties>
    </style:style>
    <style:style style:name="T8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8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7" style:parent-style-name="內文" style:family="paragraph">
      <style:paragraph-properties fo:text-align="justify" fo:margin-top="0.125in" fo:line-height="0.3194in" fo:margin-left="1.2652in" fo:text-indent="-1.2652in">
        <style:tab-stops>
          <style:tab-stop style:type="left" style:position="-0.8715in"/>
        </style:tab-stops>
      </style:paragraph-properties>
    </style:style>
    <style:style style:name="T9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9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0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0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0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justify" fo:margin-top="0.125in" fo:line-height="0.3194in" fo:margin-left="0.3895in" fo:text-indent="-0.3895in">
        <style:tab-stops>
          <style:tab-stop style:type="left" style:position="0.0041in"/>
        </style:tab-stops>
      </style:paragraph-properties>
    </style:style>
    <style:style style:name="T11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1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1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7" style:parent-style-name="內文" style:family="paragraph">
      <style:paragraph-properties fo:text-align="justify" fo:line-height="0.3194in" fo:margin-left="0.8062in" fo:text-indent="-0.3895in">
        <style:tab-stops>
          <style:tab-stop style:type="left" style:position="-0.4125in"/>
        </style:tab-stops>
      </style:paragraph-properties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20" style:parent-style-name="內文" style:family="paragraph">
      <style:paragraph-properties fo:text-align="justify" fo:line-height="0.3194in" fo:margin-left="0.8062in" fo:text-indent="-0.3895in">
        <style:tab-stops>
          <style:tab-stop style:type="left" style:position="-0.4125in"/>
        </style:tab-stops>
      </style:paragraph-properties>
    </style:style>
    <style:style style:name="T12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2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2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2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2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3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3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35" style:parent-style-name="內文" style:family="paragraph">
      <style:paragraph-properties fo:text-align="justify" fo:line-height="0.3194in" fo:margin-left="0.8062in" fo:text-indent="-0.3895in">
        <style:tab-stops>
          <style:tab-stop style:type="left" style:position="-0.4125in"/>
        </style:tab-stops>
      </style:paragraph-properties>
    </style:style>
    <style:style style:name="T13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3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3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P140" style:parent-style-name="內文" style:family="paragraph">
      <style:paragraph-properties fo:margin-top="0.125in" fo:line-height="0.3194in"/>
    </style:style>
    <style:style style:name="T14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4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48" style:parent-style-name="內文" style:family="paragraph">
      <style:paragraph-properties fo:text-align="justify" fo:margin-top="0.125in" fo:line-height="0.3194in" fo:margin-left="0.3895in" fo:text-indent="-0.3895in">
        <style:tab-stops>
          <style:tab-stop style:type="left" style:position="0.0041in"/>
        </style:tab-stops>
      </style:paragraph-properties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fo:color="#000000" fo:font-size="14pt" style:font-size-asian="14pt" style:font-size-complex="14pt" style:language-asian="zh" style:country-asian="HK"/>
    </style:style>
    <style:style style:name="T1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7" style:parent-style-name="預設段落字型" style:family="text">
      <style:text-properties style:font-name="Times New Roman" style:font-name-asian="標楷體" fo:color="#000000" fo:font-size="14pt" style:font-size-asian="14pt" style:font-size-complex="14pt" style:language-asian="zh" style:country-asian="HK"/>
    </style:style>
    <style:style style:name="T1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70" style:parent-style-name="內文" style:family="paragraph">
      <style:paragraph-properties fo:text-align="justify" fo:line-height="0.3194in" fo:margin-left="0.8055in" fo:text-indent="-0.3888in">
        <style:tab-stops>
          <style:tab-stop style:type="left" style:position="-0.4118in"/>
        </style:tab-stops>
      </style:paragraph-properties>
    </style:style>
    <style:style style:name="T1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7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75" style:parent-style-name="超連結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P176" style:parent-style-name="內文" style:family="paragraph">
      <style:paragraph-properties fo:text-align="justify" fo:line-height="0.3194in" fo:margin-left="0.8055in" fo:text-indent="-0.3888in">
        <style:tab-stops>
          <style:tab-stop style:type="left" style:position="-0.4118in"/>
        </style:tab-stops>
      </style:paragraph-properties>
    </style:style>
    <style:style style:name="T177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17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79" style:parent-style-name="超連結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="Times New Roman" style:font-name-asian="標楷體"/>
    </style:style>
    <style:style style:name="P181" style:parent-style-name="內文" style:family="paragraph">
      <style:paragraph-properties fo:text-align="justify" fo:margin-top="0.125in" fo:line-height="0.3194in">
        <style:tab-stops>
          <style:tab-stop style:type="left" style:position="0.3937in"/>
          <style:tab-stop style:type="left" style:position="0.7875in"/>
        </style:tab-stops>
      </style:paragraph-properties>
    </style:style>
    <style:style style:name="T18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8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86" style:parent-style-name="內文" style:family="paragraph">
      <style:paragraph-properties fo:text-align="justify" fo:line-height="0.3194in" fo:margin-left="0.4166in">
        <style:tab-stops>
          <style:tab-stop style:type="left" style:position="-0.0229in"/>
          <style:tab-stop style:type="left" style:position="0.3708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87" style:parent-style-name="內文" style:family="paragraph">
      <style:paragraph-properties fo:text-align="justify" fo:line-height="0.3194in" fo:margin-left="0.9583in" fo:text-indent="-0.2916in">
        <style:tab-stops>
          <style:tab-stop style:type="left" style:position="-0.5645in"/>
          <style:tab-stop style:type="left" style:position="-0.1708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188" style:parent-style-name="內文" style:family="paragraph">
      <style:paragraph-properties fo:text-align="justify" fo:line-height="0.3194in" fo:margin-left="0.9583in" fo:text-indent="-0.2916in">
        <style:tab-stops>
          <style:tab-stop style:type="left" style:position="-0.5645in"/>
          <style:tab-stop style:type="left" style:position="-0.1708in"/>
        </style:tab-stops>
      </style:paragraph-properties>
    </style:style>
    <style:style style:name="T18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19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98" style:parent-style-name="內文" style:family="paragraph">
      <style:paragraph-properties fo:text-align="justify" fo:line-height="0.3194in" fo:margin-left="1.6805in" fo:text-indent="-1.2638in">
        <style:tab-stops>
          <style:tab-stop style:type="left" style:position="-1.2868in"/>
          <style:tab-stop style:type="left" style:position="-0.893in"/>
        </style:tab-stops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199" style:parent-style-name="內文" style:family="paragraph">
      <style:paragraph-properties fo:text-align="justify" fo:line-height="0.3194in" fo:margin-left="0.9583in" fo:text-indent="-0.2916in">
        <style:tab-stops>
          <style:tab-stop style:type="left" style:position="-0.5645in"/>
          <style:tab-stop style:type="left" style:position="-0.1708in"/>
        </style:tab-stops>
      </style:paragraph-properties>
    </style:style>
    <style:style style:name="T20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20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fo:text-align="justify" fo:line-height="0.3194in" fo:margin-left="0.9583in" fo:text-indent="-0.2916in">
        <style:tab-stops>
          <style:tab-stop style:type="left" style:position="-0.5645in"/>
          <style:tab-stop style:type="left" style:position="-0.1708in"/>
        </style:tab-stops>
      </style:paragraph-properties>
    </style:style>
    <style:style style:name="T2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211" style:parent-style-name="內文" style:family="paragraph">
      <style:paragraph-properties fo:text-align="justify" fo:margin-top="0.125in" fo:line-height="0.3194in" fo:margin-left="0.3895in" fo:text-indent="-0.3895in">
        <style:tab-stops>
          <style:tab-stop style:type="left" style:position="0.0041in"/>
          <style:tab-stop style:type="left" style:position="0.3979in"/>
        </style:tab-stops>
      </style:paragraph-properties>
    </style:style>
    <style:style style:name="T21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21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20" style:parent-style-name="內文" style:family="paragraph">
      <style:paragraph-properties fo:text-align="justify" fo:margin-top="0.125in" fo:line-height="0.3194in" fo:margin-left="0.584in" fo:text-indent="-0.584in">
        <style:tab-stops>
          <style:tab-stop style:type="left" style:position="-0.1902in"/>
          <style:tab-stop style:type="left" style:position="0.2034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21" style:parent-style-name="內文" style:family="paragraph">
      <style:paragraph-properties fo:text-align="justify" fo:line-height="0.3194in" fo:margin-left="0.9722in" fo:text-indent="-0.3888in">
        <style:tab-stops>
          <style:tab-stop style:type="left" style:position="-0.578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22" style:parent-style-name="內文" style:family="paragraph">
      <style:paragraph-properties fo:text-align="justify" fo:line-height="0.3194in" fo:margin-left="0.9722in" fo:text-indent="-0.3888in">
        <style:tab-stops>
          <style:tab-stop style:type="left" style:position="-0.5784in"/>
        </style:tab-stops>
      </style:paragraph-properties>
      <style:text-properties style:font-name="Times New Roman" style:font-name-asian="標楷體" fo:font-size="14pt" style:font-size-asian="14pt" style:font-size-complex="14pt"/>
    </style:style>
    <style:style style:name="P223" style:parent-style-name="內文" style:family="paragraph">
      <style:paragraph-properties fo:text-align="justify" fo:margin-top="0.125in" fo:line-height="0.3194in" fo:margin-left="0.584in" fo:text-indent="-0.584in">
        <style:tab-stops>
          <style:tab-stop style:type="left" style:position="-0.1902in"/>
          <style:tab-stop style:type="left" style:position="0.2034in"/>
        </style:tab-stops>
      </style:paragraph-properties>
    </style:style>
    <style:style style:name="T22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2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 style:language-asian="zh" style:country-asian="HK"/>
    </style:style>
    <style:style style:name="T226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HK"/>
    </style:style>
    <style:style style:name="T22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2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3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23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36" style:parent-style-name="內文" style:family="paragraph">
      <style:paragraph-properties fo:text-align="center" fo:line-height="0.3055in">
        <style:tab-stops>
          <style:tab-stop style:type="left" style:position="0.3937in"/>
          <style:tab-stop style:type="left" style:position="0.7875in"/>
        </style:tab-stops>
      </style:paragraph-properties>
    </style:style>
    <style:style style:name="T237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238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239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240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T241" style:parent-style-name="預設段落字型" style:family="text">
      <style:text-properties style:font-name="Times New Roman" style:font-name-asian="標楷體" fo:font-weight="bold" style:font-weight-asian="bold" fo:font-size="18pt" style:font-size-asian="18pt"/>
    </style:style>
    <style:style style:name="P242" style:parent-style-name="內文" style:family="paragraph">
      <style:paragraph-properties fo:margin-top="0.0694in" fo:margin-bottom="0.125in" fo:line-height="0.2777in" fo:margin-left="0.0833in">
        <style:tab-stops>
          <style:tab-stop style:type="left" style:position="0.25in"/>
          <style:tab-stop style:type="left" style:position="0.7041in"/>
        </style:tab-stops>
      </style:paragraph-properties>
    </style:style>
    <style:style style:name="T2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olumn250" style:family="table-column">
      <style:table-column-properties style:column-width="1.6069in"/>
    </style:style>
    <style:style style:name="TableColumn251" style:family="table-column">
      <style:table-column-properties style:column-width="3.0069in"/>
    </style:style>
    <style:style style:name="TableColumn252" style:family="table-column">
      <style:table-column-properties style:column-width="2.3423in"/>
    </style:style>
    <style:style style:name="TableColumn253" style:family="table-column">
      <style:table-column-properties style:column-width="0.018in"/>
    </style:style>
    <style:style style:name="Table249" style:family="table">
      <style:table-properties style:width="6.9743in" style:rel-width="110.86%" fo:margin-left="0in" table:align="center"/>
    </style:style>
    <style:style style:name="TableRow254" style:family="table-row">
      <style:table-row-properties style:min-row-height="0.2708in"/>
    </style:style>
    <style:style style:name="TableCell25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5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25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261" style:family="table-row">
      <style:table-row-properties style:min-row-height="0.2458in" fo:keep-together="always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266" style:family="table-row">
      <style:table-row-properties style:min-row-height="0.2298in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center" fo:margin-top="0.05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 fo:text-align="center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274" style:parent-style-name="內文" style:family="paragraph">
      <style:paragraph-properties style:snap-to-layout-grid="false" fo:text-align="center" fo:line-height="0.25in" fo:margin-left="0.0833in">
        <style:tab-stops/>
      </style:paragraph-properties>
    </style:style>
    <style:style style:name="T2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color="#222222" fo:font-size="14pt" style:font-size-asian="14pt" style:font-size-complex="14pt" fo:background-color="#FFFFFF"/>
    </style:style>
    <style:style style:name="P277" style:parent-style-name="內文" style:family="paragraph">
      <style:paragraph-properties style:snap-to-layout-grid="false" fo:text-align="center" fo:line-height="0.25in" fo:margin-left="0.0833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color="#222222" fo:font-size="14pt" style:font-size-asian="14pt" style:font-size-complex="14pt" fo:background-color="#FFFFFF"/>
    </style:style>
    <style:style style:name="P280" style:parent-style-name="內文" style:family="paragraph">
      <style:paragraph-properties style:snap-to-layout-grid="false" fo:text-align="center" fo:line-height="0.25in" fo:margin-left="0.0833in">
        <style:tab-stops/>
      </style:paragraph-properties>
    </style:style>
    <style:style style:name="T281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fo:color="#FF0000" style:letter-kerning="false" fo:font-size="14pt" style:font-size-asian="14pt" style:font-size-complex="14pt"/>
    </style:style>
    <style:style style:name="TableRow285" style:family="table-row">
      <style:table-row-properties style:min-row-height="0.2979in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P292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293" style:family="table-row">
      <style:table-row-properties style:min-row-height="0.2979in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</style:style>
    <style:style style:name="T2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299" style:family="table-row">
      <style:table-row-properties style:min-row-height="0.2979in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06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07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308" style:family="table-row">
      <style:table-row-properties style:min-row-height="0.2979in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316" style:family="table-row">
      <style:table-row-properties style:min-row-height="0.2729in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Row321" style:family="table-row">
      <style:table-row-properties style:min-row-height="0.2993in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</style:style>
    <style:style style:name="T32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P334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</style:style>
    <style:style style:name="TableRow335" style:family="table-row">
      <style:table-row-properties style:min-row-height="0.2993in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style:snap-to-layout-grid="false" fo:text-align="center" fo:margin-top="0.05in" fo:margin-bottom="0.1in" fo:line-height="0.25in"/>
    </style:style>
    <style:style style:name="T3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</style:style>
    <style:style style:name="T34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348" style:family="table-cell">
      <style:table-cell-properties fo:border="none" style:writing-mode="lr-tb" fo:padding-top="0in" fo:padding-left="0.0069in" fo:padding-bottom="0in" fo:padding-right="0.0069in"/>
    </style:style>
    <style:style style:name="P349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Row350" style:family="table-row">
      <style:table-row-properties style:min-row-height="0.2993in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center" fo:margin-top="0.05in" fo:margin-bottom="0.1in" fo:line-height="0.25in"/>
    </style:style>
    <style:style style:name="T35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</style:style>
    <style:style style:name="T36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</style:style>
    <style:style style:name="T36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369" style:family="table-cell">
      <style:table-cell-properties fo:border="none" style:writing-mode="lr-tb" fo:padding-top="0in" fo:padding-left="0.0069in" fo:padding-bottom="0in" fo:padding-right="0.0069in"/>
    </style:style>
    <style:style style:name="P370" style:parent-style-name="內文" style:family="paragraph">
      <style:paragraph-properties style:snap-to-layout-grid="false" fo:text-align="center" fo:margin-top="0.05in" fo:margin-bottom="0.1in" fo:line-height="0.25in" fo:margin-left="0.0833in">
        <style:tab-stops/>
      </style:paragraph-properties>
    </style:style>
    <style:style style:name="TableRow371" style:family="table-row">
      <style:table-row-properties style:min-row-height="0.2409in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style:snap-to-layout-grid="false" fo:text-align="center" fo:margin-top="0.05in" fo:margin-bottom="0.1in" fo:line-height="0.25in"/>
      <style:text-properties style:font-name="Times New Roman" style:font-name-asian="標楷體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style:snap-to-layout-grid="false" fo:margin-top="0.05in" fo:margin-bottom="0.1in" fo:line-height="0.25in" fo:margin-left="0.0833in">
        <style:tab-stops/>
      </style:paragraph-properties>
    </style:style>
    <style:style style:name="T376" style:parent-style-name="預設段落字型" style:family="text">
      <style:text-properties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-asian="標楷體" fo:font-size="14pt" style:font-size-asian="14pt" style:font-size-complex="14pt"/>
    </style:style>
    <style:style style:name="P380" style:parent-style-name="內文" style:family="paragraph">
      <style:paragraph-properties style:snap-to-layout-grid="false" fo:line-height="0.2361in"/>
      <style:text-properties style:font-name="Times New Roman" style:font-name-asian="標楷體"/>
    </style:style>
    <style:style style:name="P381" style:parent-style-name="內文" style:family="paragraph">
      <style:paragraph-properties style:snap-to-layout-grid="false" fo:line-height="0.2361in" fo:margin-left="0.1666in">
        <style:tab-stops/>
      </style:paragraph-properties>
      <style:text-properties style:font-name="Times New Roman" style:font-name-asian="標楷體"/>
    </style:style>
    <style:style style:name="P382" style:parent-style-name="內文" style:family="paragraph">
      <style:paragraph-properties style:snap-to-layout-grid="false" fo:line-height="0.2361in" fo:margin-left="0.1666in">
        <style:tab-stops/>
      </style:paragraph-properties>
    </style:style>
    <style:style style:name="T383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3">111</text:span><text:span text:style-name="T4">年偏遠地區</text:span><text:span text:style-name="T5">學校</text:span><text:span text:style-name="T6">護理人員及教師傳染病防治研習計畫</text:span></text:p>
      <text:p text:style-name="P7">--新北場--</text:p>
      <text:p text:style-name="P8"><text:span text:style-name="T9">壹、目的</text:span><text:span text:style-name="T10">：</text:span></text:p>
      <text:p text:style-name="P11"><text:span text:style-name="T12">學校</text:span><text:span text:style-name="T13">是</text:span><text:span text:style-name="T14">學</text:span><text:span text:style-name="T15">童最</text:span><text:span text:style-name="T16">主要</text:span><text:span text:style-name="T17">的</text:span><text:span text:style-name="T18">聚集活動場所，</text:span><text:span text:style-name="T19">而且學童間接觸密切，</text:span><text:span text:style-name="T20">一旦</text:span><text:span text:style-name="T21">有</text:span><text:span text:style-name="T22">傳染病</text:span><text:span text:style-name="T23">發生時</text:span><text:span text:style-name="T24">，流行風險相對</text:span><text:span text:style-name="T25">較</text:span><text:span text:style-name="T26">高。而校護及老師是校園健康</text:span><text:span text:style-name="T27">最重要的守護者及推手，</text:span><text:span text:style-name="T28">共同協助校園</text:span><text:span text:style-name="T29">的</text:span><text:span text:style-name="T30">防疫工作，</text:span><text:span text:style-name="T31">並</text:span><text:span text:style-name="T32">合作推廣各種衛</text:span><text:span text:style-name="T33">生</text:span><text:span text:style-name="T34">教</text:span><text:span text:style-name="T35">育及預防措施，讓正確的健康知識</text:span><text:span text:style-name="T36">在校園內生根</text:span><text:span text:style-name="T37">落實</text:span><text:span text:style-name="T38">。歐巴尼紀念基金會長期</text:span><text:span text:style-name="T39">以</text:span><text:span text:style-name="T40">來，關注偏遠地區學童</text:span><text:span text:style-name="T41">之衛生觀念及健康知能</text:span><text:span text:style-name="T42">，</text:span><text:span text:style-name="T43">為協助</text:span><text:span text:style-name="T44">校護及教師</text:span><text:span text:style-name="T45">能</text:span><text:span text:style-name="T46">更加深入了解傳染病防治相關知識，以利</text:span><text:span text:style-name="T47">於</text:span><text:span text:style-name="T48">校園內</text:span><text:span text:style-name="T49">的</text:span><text:span text:style-name="T50">推</text:span><text:span text:style-name="T51">動執行</text:span><text:span text:style-name="T52">，使全民防疫的觀念深植於校園</text:span><text:span text:style-name="T53">中</text:span><text:span text:style-name="T54">，</text:span><text:span text:style-name="T55">並</text:span><text:span text:style-name="T56">架構起家庭－學校－社區共同防疫的連結。</text:span><text:span text:style-name="T57">特</text:span><text:span text:style-name="T58">舉辦</text:span><text:span text:style-name="T59">本</text:span><text:span text:style-name="T60">研習</text:span><text:span text:style-name="T61">活動</text:span><text:span text:style-name="T62">。</text:span></text:p>
      <text:p text:style-name="P63"><text:span text:style-name="T64">貳</text:span><text:span text:style-name="T65">、主辦單位：</text:span><text:span text:style-name="T66">財團法人歐巴尼紀念基金會</text:span></text:p>
      <text:p text:style-name="P67"><text:span text:style-name="T68">參、協辦單位：</text:span><text:span text:style-name="T69">衛生福利部疾病管制署</text:span><text:span text:style-name="T70">(</text:span><text:span text:style-name="T71">臺北區管制中心</text:span><text:span text:style-name="T72">)</text:span><text:span text:style-name="T73"><text:s/>(</text:span><text:span text:style-name="T74">邀請中</text:span><text:span text:style-name="T75">)</text:span><text:span text:style-name="T76">、新北市政府衛生局</text:span><text:span text:style-name="T77">(</text:span><text:span text:style-name="T78">邀請中</text:span><text:span text:style-name="T79">)</text:span><text:span text:style-name="T80">、新北市政府教育局</text:span><text:span text:style-name="T81">(</text:span><text:span text:style-name="T82">邀請中</text:span><text:span text:style-name="T83">)</text:span></text:p>
      <text:p text:style-name="P84"><text:span text:style-name="T85">肆</text:span><text:span text:style-name="T86">、辦理時間：</text:span><text:span text:style-name="T87">111</text:span><text:span text:style-name="T88">年</text:span><text:span text:style-name="T89">7</text:span><text:span text:style-name="T90">月</text:span><text:span text:style-name="T91">27</text:span><text:span text:style-name="T92">日</text:span><text:span text:style-name="T93">(</text:span><text:span text:style-name="T94">三</text:span><text:span text:style-name="T95">)</text:span><text:span text:style-name="T96">。</text:span></text:p>
      <text:p text:style-name="P97"><text:span text:style-name="T98">伍</text:span><text:span text:style-name="T99">、辦理方式：</text:span><text:span text:style-name="T100">採實體與線上課程併行</text:span><text:span text:style-name="T101">。</text:span><text:span text:style-name="T102">實體課程地點：</text:span><text:span text:style-name="T103">台北新板希爾頓酒店</text:span><text:span text:style-name="T104">3F</text:span><text:span text:style-name="T105">會議室</text:span><text:span text:style-name="T106">(</text:span><text:span text:style-name="T107">新北市板橋區民權路</text:span><text:span text:style-name="T108">88</text:span><text:span text:style-name="T109">號</text:span><text:span text:style-name="T110">)</text:span><text:span text:style-name="T111">。</text:span></text:p>
      <text:p text:style-name="P112"><text:span text:style-name="T113">陸</text:span><text:span text:style-name="T114">、學員對象</text:span><text:span text:style-name="T115">及人數</text:span><text:span text:style-name="T116">：</text:span></text:p>
      <text:p text:style-name="P117"><text:span text:style-name="T118">一、</text:span><text:span text:style-name="T119">新北市、桃園市、基隆市、金門縣、連江縣等偏遠地區及防疫重點國中、小校護及教師。</text:span></text:p>
      <text:p text:style-name="P120"><text:span text:style-name="T121">二、</text:span><text:span text:style-name="T122">實體課程學員為</text:span><text:span text:style-name="T123">45</text:span><text:span text:style-name="T124">名，</text:span><text:span text:style-name="T125">每校參加實體課程人員以</text:span><text:span text:style-name="T126">校護及教師共</text:span><text:span text:style-name="T127">3</text:span><text:span text:style-name="T128">名</text:span><text:span text:style-name="T129">為限</text:span><text:span text:style-name="T130">。</text:span><text:span text:style-name="T131">如報名人數超過，本會將進行篩選，以</text:span><text:span text:style-name="T132">未參加</text:span><text:span text:style-name="T133">過者、學校曾參與過本會相關競賽活動者優先</text:span><text:span text:style-name="T134">。</text:span></text:p>
      <text:p text:style-name="P135"><text:span text:style-name="T136">三、</text:span><text:span text:style-name="T137">線上課程上限為</text:span><text:span text:style-name="T138">150</text:span><text:span text:style-name="T139">人，每校參加人數不限。未入選實體課程者，可改上線上課程。</text:span></text:p>
      <text:p text:style-name="P140"><text:span text:style-name="T141">柒</text:span><text:span text:style-name="T142">、</text:span><text:span text:style-name="T143">研習內容：</text:span><text:span text:style-name="T144">傳染病防治及其他學童健康相關議題，</text:span><text:span text:style-name="T145">詳</text:span><text:span text:style-name="T146">見</text:span><text:span text:style-name="T147">課程表。</text:span></text:p>
      <text:soft-page-break/>
      <text:p text:style-name="P148"><text:span text:style-name="T149">捌</text:span><text:span text:style-name="T150">、</text:span><text:span text:style-name="T151">報名時間</text:span><text:span text:style-name="T152">及方式</text:span><text:span text:style-name="T153">：</text:span><text:bookmark-start text:name="_Hlk103083110"/><text:span text:style-name="T154">1</text:span><text:span text:style-name="T155">11</text:span><text:span text:style-name="T156">年</text:span><text:span text:style-name="T157">6</text:span><text:span text:style-name="T158">月</text:span><text:span text:style-name="T159">27</text:span><text:span text:style-name="T160">日</text:span><text:span text:style-name="T161">至</text:span><text:span text:style-name="T162">7</text:span><text:span text:style-name="T163">月</text:span><text:span text:style-name="T164">8</text:span><text:span text:style-name="T165">日下午</text:span><text:span text:style-name="T166">5:00</text:span><text:span text:style-name="T167">為</text:span><text:span text:style-name="T168">止，</text:span><text:span text:style-name="T169">採線上報名，請就實體或線上課程擇一。</text:span><text:bookmark-end text:name="_Hlk103083110"/></text:p>
      <text:p text:style-name="P170"><text:bookmark-start text:name="_Hlk103083119"/><text:span text:style-name="T171">一、</text:span><text:span text:style-name="T172">報名實</text:span><text:span text:style-name="T173">體課程</text:span><text:span text:style-name="T174">：</text:span><text:a xlink:href="https://docs.google.com/forms/d/e/1FAIpQLScj_zKiTLxzDxTF3I2Q0WuzfqwiDeG_wTox_jFTbZWPW3RQjg/viewform?usp=sf_link" office:target-frame-name="_top" xlink:show="replace"><text:span text:style-name="T175">請點我</text:span></text:a></text:p>
      <text:p text:style-name="P176"><text:span text:style-name="T177">二、報名線</text:span><text:span text:style-name="T178">上課程：</text:span><text:a xlink:href="https://docs.google.com/forms/d/e/1FAIpQLScXalHvu2P31LQ4vmeeuixnxE-bVbs1B2mB4skh3z1_aDlzmg/viewform?usp=sf_link" office:target-frame-name="_top" xlink:show="replace"><text:span text:style-name="T179">請點我</text:span></text:a><text:span text:style-name="T180"><text:s/></text:span></text:p>
      <text:p text:style-name="P181"><text:bookmark-end text:name="_Hlk103083119"/><text:span text:style-name="T182">玖</text:span><text:span text:style-name="T183">、</text:span><text:span text:style-name="T184">學員待遇：</text:span><text:span text:style-name="T185"><text:s/></text:span></text:p>
      <text:p text:style-name="P186"><text:bookmark-start text:name="_Hlk103083163"/>一、實體學員：</text:p>
      <text:p text:style-name="P187">(一)提供餐飲。</text:p>
      <text:p text:style-name="P188"><text:span text:style-name="T189">(</text:span><text:span text:style-name="T190">二</text:span><text:span text:style-name="T191">)</text:span><text:span text:style-name="T192">全程出席，且</text:span><text:span text:style-name="T193">於課程中完成簽到、簽退共計三次</text:span><text:span text:style-name="T194">者，</text:span><text:span text:style-name="T195">補助差旅交通費及</text:span><text:span text:style-name="T196">核</text:span><text:span text:style-name="T197">予護理人員教育訓練學分、公務人員時數。</text:span></text:p>
      <text:p text:style-name="P198"><text:bookmark-start text:name="_Hlk103090338"/>二、線上學員：</text:p>
      <text:p text:style-name="P199"><text:bookmark-start text:name="_Hlk105161579"/><text:span text:style-name="T200">(</text:span><text:span text:style-name="T201">一</text:span><text:span text:style-name="T202">)</text:span><text:span text:style-name="T203">全程出席</text:span><text:span text:style-name="T204">，且於課程進行中，在規定時間內完成簽到、簽退共計四次，並填寫問卷表單者，核予護理人員教育訓練學分、公務人員時數。</text:span></text:p>
      <text:p text:style-name="P205"><text:span text:style-name="T206">(</text:span><text:span text:style-name="T207">二</text:span><text:span text:style-name="T208">)</text:span><text:span text:style-name="T209">請務必使用真實</text:span><text:span text:style-name="T210">姓名，並確認所有身分資料填寫無誤。若因填寫資料內容不全或錯誤而導致無法取得學分，責任自負。</text:span><text:bookmark-end text:name="_Hlk103090338"/><text:bookmark-end text:name="_Hlk105161579"/></text:p>
      <text:p text:style-name="P211"><text:bookmark-end text:name="_Hlk103083163"/><text:span text:style-name="T212">拾、實體課程</text:span><text:span text:style-name="T213">取消報名程序：</text:span><text:span text:style-name="T214">錄取實體課程後，若因故無法參加，</text:span><text:span text:style-name="T215">請務必於活動前十五日</text:span><text:span text:style-name="T216">e-mail</text:span><text:span text:style-name="T217">通知本會。</text:span><text:span text:style-name="T218">無故臨時未參加者，本會將停止該學員兩年的報名資格，並發文通知所屬學校</text:span><text:span text:style-name="T219">。</text:span></text:p>
      <text:p text:style-name="P220">拾壹、交通費補助原則：<text:s/></text:p>
      <text:p text:style-name="P221">一、以實體課程地點台北新板希爾頓酒店(新北市板橋區民權路88號)為起始點，採Google地圖開車方式，計算至所任職學校之距離，單趟車程30公里(含)以下者補助新臺幣300元/位；單趟車程30公里以上者補助600元/位。</text:p>
      <text:p text:style-name="P222">二、離島地區學員，補助往返臺灣本島之機(船)票費用(需提供搭乘證明，如:登機證、票根)，以及在臺灣本島之交通費(依前點計算方式，按抵臺港埠至實體課程地點之距離計算)。</text:p>
      <text:p text:style-name="P223"><text:span text:style-name="T224">拾貳</text:span><text:span text:style-name="T225">、其他注意事項：</text:span><text:span text:style-name="T226">若</text:span><text:span text:style-name="T227">遇</text:span><text:span text:style-name="T228">不可抗力</text:span><text:span text:style-name="T229">因素，如颱風天災等，新北市政府宣</text:span><text:span text:style-name="T230">布停班</text:span><text:span text:style-name="T231">、</text:span><text:span text:style-name="T232">停課</text:span><text:span text:style-name="T233">，</text:span><text:span text:style-name="T234">則</text:span><text:span text:style-name="T235">活動延期。</text:span></text:p>
      <text:p text:style-name="P236"><text:span text:style-name="T237">課</text:span><text:span text:style-name="T238"><text:s text:c="2"/></text:span><text:span text:style-name="T239">程</text:span><text:span text:style-name="T240"><text:s text:c="2"/></text:span><text:span text:style-name="T241">表</text:span></text:p>
      <text:p text:style-name="P242"><text:span text:style-name="T243">111</text:span><text:span text:style-name="T244">年</text:span><text:span text:style-name="T245">7</text:span><text:span text:style-name="T246">月</text:span><text:span text:style-name="T247">27</text:span><text:span text:style-name="T248">日（星期三）</text:span></text:p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  <table:table-column table:style-name="TableColumn253"/>
        </table:table-columns>
        <table:table-row table:style-name="TableRow254">
          <table:table-cell table:style-name="TableCell255">
            <text:p text:style-name="P256">時<text:s text:c="2"/>間</text:p>
          </table:table-cell>
          <table:table-cell table:style-name="TableCell257">
            <text:p text:style-name="P258">課<text:s text:c="2"/>程</text:p>
          </table:table-cell>
          <table:table-cell table:style-name="TableCell259" table:number-columns-spanned="2">
            <text:p text:style-name="P260">講<text:s text:c="2"/>師</text:p>
          </table:table-cell>
          <table:covered-table-cell/>
        </table:table-row>
        <table:table-row table:style-name="TableRow261">
          <table:table-cell table:style-name="TableCell262">
            <text:p text:style-name="P263">08：30~09：00</text:p>
          </table:table-cell>
          <table:table-cell table:style-name="TableCell264" table:number-columns-spanned="3">
            <text:p text:style-name="P265">報到</text:p>
          </table:table-cell>
          <table:covered-table-cell/>
          <table:covered-table-cell/>
        </table:table-row>
        <table:table-row table:style-name="TableRow266">
          <table:table-cell table:style-name="TableCell267">
            <text:p text:style-name="P268">09：00~09：20</text:p>
          </table:table-cell>
          <table:table-cell table:style-name="TableCell269">
            <text:p text:style-name="P270">開訓致詞</text:p>
          </table:table-cell>
          <table:table-cell table:style-name="TableCell271" table:number-columns-spanned="2">
            <text:p text:style-name="P272">歐巴尼紀念基金會<text:line-break/>張峰義董事長</text:p>
            <text:p text:style-name="P273">衛生福利部疾病管制署</text:p>
            <text:p text:style-name="P274"><text:span text:style-name="T275">新北市</text:span><text:span text:style-name="T276">政府衛生局</text:span></text:p>
            <text:p text:style-name="P277"><text:span text:style-name="T278">新北市</text:span><text:span text:style-name="T279">政府教育局</text:span></text:p>
            <text:p text:style-name="P280"><text:span text:style-name="T281">(</text:span><text:span text:style-name="T282">邀請中</text:span><text:span text:style-name="T283">)</text:span><text:span text:style-name="T284"><text:s/></text:span></text:p>
          </table:table-cell>
          <table:covered-table-cell/>
        </table:table-row>
        <table:table-row table:style-name="TableRow285">
          <table:table-cell table:style-name="TableCell286">
            <text:p text:style-name="P287">09：20~10：10</text:p>
          </table:table-cell>
          <table:table-cell table:style-name="TableCell288">
            <text:p text:style-name="P289">結核病防治</text:p>
          </table:table-cell>
          <table:table-cell table:style-name="TableCell290" table:number-columns-spanned="2">
            <text:p text:style-name="P291">新北市政府衛生局</text:p>
            <text:p text:style-name="P292">周文懋行政管理員</text:p>
          </table:table-cell>
          <table:covered-table-cell/>
        </table:table-row>
        <table:table-row table:style-name="TableRow293">
          <table:table-cell table:style-name="TableCell294">
            <text:p text:style-name="P295">10：10~10：30</text:p>
          </table:table-cell>
          <table:table-cell table:style-name="TableCell296" table:number-columns-spanned="3">
            <text:p text:style-name="P297"><text:span text:style-name="T298">休息及茶點</text:span></text:p>
          </table:table-cell>
          <table:covered-table-cell/>
          <table:covered-table-cell/>
        </table:table-row>
        <table:table-row table:style-name="TableRow299">
          <table:table-cell table:style-name="TableCell300">
            <text:p text:style-name="P301">10：30~11：20</text:p>
          </table:table-cell>
          <table:table-cell table:style-name="TableCell302">
            <text:p text:style-name="P303">急性傳染病防治<text:line-break/>(流感、COVID-19、結膜炎、病毒性腸胃炎等)<text:s/></text:p>
          </table:table-cell>
          <table:table-cell table:style-name="TableCell304" table:number-columns-spanned="2">
            <text:p text:style-name="P305">衛生福利部疾病管制署</text:p>
            <text:p text:style-name="P306">臺北區管制中心</text:p>
            <text:p text:style-name="P307">魏欣怡防疫醫師</text:p>
          </table:table-cell>
          <table:covered-table-cell/>
        </table:table-row>
        <table:table-row table:style-name="TableRow308">
          <table:table-cell table:style-name="TableCell309">
            <text:p text:style-name="P310">11：20~12：10</text:p>
          </table:table-cell>
          <table:table-cell table:style-name="TableCell311">
            <text:p text:style-name="P312">皮膚病防治<text:line-break/>(頭蝨、疥瘡、昆蟲造成之過敏等)<text:s/></text:p>
          </table:table-cell>
          <table:table-cell table:style-name="TableCell313" table:number-columns-spanned="2">
            <text:p text:style-name="P314"><text:span text:style-name="T315">衛生機關協助洽邀中</text:span></text:p>
          </table:table-cell>
          <table:covered-table-cell/>
        </table:table-row>
        <table:table-row table:style-name="TableRow316">
          <table:table-cell table:style-name="TableCell317">
            <text:p text:style-name="P318">12：10~13：10</text:p>
          </table:table-cell>
          <table:table-cell table:style-name="TableCell319" table:number-columns-spanned="3">
            <text:p text:style-name="P320">午餐</text:p>
          </table:table-cell>
          <table:covered-table-cell/>
          <table:covered-table-cell/>
        </table:table-row>
        <table:table-row table:style-name="TableRow321">
          <table:table-cell table:style-name="TableCell322">
            <text:p text:style-name="P323">13：10~13：30</text:p>
          </table:table-cell>
          <table:table-cell table:style-name="TableCell324">
            <text:p text:style-name="P325">歐巴尼時間</text:p>
          </table:table-cell>
          <table:table-cell table:style-name="TableCell326">
            <text:p text:style-name="P327"><text:span text:style-name="T328">歐巴尼紀念基金會</text:span><text:span text:style-name="T329"><text:line-break/></text:span><text:span text:style-name="T330">陳穎慧</text:span><text:span text:style-name="T331"><text:s/></text:span><text:span text:style-name="T332">執行長</text:span></text:p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<text:span text:style-name="T338">13</text:span><text:span text:style-name="T339">：</text:span><text:span text:style-name="T340">30~15</text:span><text:span text:style-name="T341">：</text:span><text:span text:style-name="T342">00</text:span></text:p>
          </table:table-cell>
          <table:table-cell table:style-name="TableCell343">
            <text:p text:style-name="P344"><text:span text:style-name="T345">愛滋病與毒品議題</text:span></text:p>
          </table:table-cell>
          <table:table-cell table:style-name="TableCell346">
            <text:p text:style-name="P347">衛生機關協助洽邀中</text:p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<text:span text:style-name="T353">15</text:span><text:span text:style-name="T354">：</text:span><text:span text:style-name="T355">00</text:span><text:span text:style-name="T356">~16</text:span><text:span text:style-name="T357">：</text:span><text:span text:style-name="T358">30</text:span></text:p>
          </table:table-cell>
          <table:table-cell table:style-name="TableCell359">
            <text:p text:style-name="P360"><text:span text:style-name="T361">兒童心理議題</text:span><text:span text:style-name="T362"><text:line-break/></text:span><text:span text:style-name="T363">(</text:span><text:span text:style-name="T364">性別角色認同、兒童與性教育、家長溝通技巧</text:span><text:span text:style-name="T365">)<text:s/></text:span></text:p>
          </table:table-cell>
          <table:table-cell table:style-name="TableCell366">
            <text:p text:style-name="P367"><text:span text:style-name="T368">衛生機關協助洽邀中</text:span>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16：30</text:p>
          </table:table-cell>
          <table:table-cell table:style-name="TableCell374" table:number-columns-spanned="3">
            <text:p text:style-name="P375"><text:span text:style-name="T376">賦</text:span><text:span text:style-name="T377"><text:s text:c="2"/></text:span><text:span text:style-name="T378">歸</text:span><text:span text:style-name="T379"><text:s text:c="2"/></text:span></text:p>
          </table:table-cell>
          <table:covered-table-cell/>
          <table:covered-table-cell/>
        </table:table-row>
      </table:table>
      <text:p text:style-name="P380">備註：</text:p>
      <text:p text:style-name="P381">一、本會保留課程變更權利，若有異動將另行通知學員。</text:p>
      <text:p text:style-name="P382"><text:span text:style-name="T383">二、講師確定後，將更新公告於本會官網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style:language-asian="ar" style:country-asian="SA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 style:language-asian="ar" style:country-asian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字元字元" style:display-name="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5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2958in"/>
      </style:footer-style>
    </style:page-layout>
    <style:style style:name="T2" style:parent-style-name="預設段落字型" style:family="text">
      <style:text-properties style:language-asian="zh" style:country-asian="TW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2"><draw:frame draw:z-index="251659264" draw:id="id0" draw:style-name="a0" draw:name="文字方塊 1" text:anchor-type="paragraph" svg:x="3.11528in" svg:y="0.00069in" svg:width="0.06528in" svg:height="0.15in" style:rel-width="scale" style:rel-height="scale"><draw:text-box><text:p text:style-name="頁尾"><text:span text:style-name="頁碼"><text:page-number text:fixed="false">3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fleng</meta:initial-creator>
    <dc:creator>user</dc:creator>
    <meta:creation-date>2022-06-28T07:36:00Z</meta:creation-date>
    <dc:date>2022-06-28T07:36:00Z</dc:date>
    <meta:print-date>2022-05-18T05:58:00Z</meta:print-date>
    <meta:template xlink:href="Normal.dotm" xlink:type="simple"/>
    <meta:editing-cycles>2</meta:editing-cycles>
    <meta:editing-duration>PT60S</meta:editing-duration>
    <meta:document-statistic meta:page-count="3" meta:paragraph-count="4" meta:word-count="301" meta:character-count="2016" meta:row-count="14" meta:non-whitespace-character-count="1719"/>
  </office:meta>
</office:document-meta>
</file>