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Web" style:master-page-name="MP0" style:family="paragraph">
      <style:paragraph-properties fo:break-before="page" fo:text-align="center" style:line-height-at-least="0.2208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Calibri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style:font-name-complex="Calibri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style:font-name-complex="Calibri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style:font-name-complex="Calibri" fo:color="#000000" fo:font-size="16pt" style:font-size-asian="16pt" style:font-size-complex="16pt"/>
    </style:style>
    <style:style style:name="TableColumn13" style:family="table-column">
      <style:table-column-properties style:column-width="0.3937in"/>
    </style:style>
    <style:style style:name="TableColumn14" style:family="table-column">
      <style:table-column-properties style:column-width="1.0833in"/>
    </style:style>
    <style:style style:name="TableColumn15" style:family="table-column">
      <style:table-column-properties style:column-width="0.6888in"/>
    </style:style>
    <style:style style:name="TableColumn16" style:family="table-column">
      <style:table-column-properties style:column-width="1.0826in"/>
    </style:style>
    <style:style style:name="TableColumn17" style:family="table-column">
      <style:table-column-properties style:column-width="1.4763in"/>
    </style:style>
    <style:style style:name="TableColumn18" style:family="table-column">
      <style:table-column-properties style:column-width="1.5708in"/>
    </style:style>
    <style:style style:name="Table12" style:family="table">
      <style:table-properties style:width="6.2958in" fo:margin-left="-0.0034in" table:align="left"/>
    </style:style>
    <style:style style:name="TableRow19" style:family="table-row">
      <style:table-row-properties style:min-row-height="0.6881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style:font-name-complex="Calibri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style:font-name-complex="Calibri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Row27" style:family="table-row">
      <style:table-row-properties style:min-row-height="0.4902in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Web" style:family="paragraph">
      <style:paragraph-properties fo:text-align="center" fo:margin-top="0.0826in" style:line-height-at-least="0.193in"/>
    </style:style>
    <style:style style:name="T3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Web" style:family="paragraph">
      <style:paragraph-properties fo:text-align="center" fo:margin-top="0.0826in" style:line-height-at-least="0.193in"/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Web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min-row-height="0.3805in"/>
    </style:style>
    <style:style style:name="P5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Web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3756in"/>
    </style:style>
    <style:style style:name="P6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Web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8" style:family="table-row">
      <style:table-row-properties/>
    </style:style>
    <style:style style:name="P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Web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4">學校彙整表</text:span><text:span text:style-name="T5">-</text:span><text:span text:style-name="T6">彩繪燈籠作品清冊</text:span><text:span text:style-name="T7">(</text:span><text:span text:style-name="T8">範例</text:span><text:span text:style-name="T9">) (</text:span><text:span text:style-name="T10">給學校</text:span><text:span text:style-name="T11">)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6">
            <text:p text:style-name="P21"><text:span text:style-name="T22">觀小</text:span><text:span text:style-name="T23">-</text:span><text:span text:style-name="T24">學校</text:span><text:span text:style-name="T25">:</text:span><text:span text:style-name="T26">大觀國小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轄區</text:p>
          </table:table-cell>
          <table:table-cell table:style-name="TableCell30">
            <text:p text:style-name="P31"><text:span text:style-name="T32">作品</text:span><text:span text:style-name="T33">編號</text:span></text:p>
          </table:table-cell>
          <table:table-cell table:style-name="TableCell34">
            <text:p text:style-name="P35">學生姓名</text:p>
          </table:table-cell>
          <table:table-cell table:style-name="TableCell36">
            <text:p text:style-name="P37">學生作品名稱</text:p>
          </table:table-cell>
          <table:table-cell table:style-name="TableCell38">
            <text:p text:style-name="P39">學校聯絡窗口電話(或手機)</text:p>
          </table:table-cell>
          <table:table-cell table:style-name="TableCell40">
            <text:p text:style-name="P41">備註</text:p>
          </table:table-cell>
        </table:table-row>
        <table:table-row table:style-name="TableRow42">
          <table:table-cell table:style-name="TableCell43" table:number-rows-spanned="4">
            <text:p text:style-name="P44">板橋區</text:p>
          </table:table-cell>
          <table:table-cell table:style-name="TableCell45">
            <text:p text:style-name="P46">觀小-1</text:p>
          </table:table-cell>
          <table:table-cell table:style-name="TableCell47">
            <text:p text:style-name="P48">OOO</text:p>
          </table:table-cell>
          <table:table-cell table:style-name="TableCell49">
            <text:p text:style-name="P50">OOOOOO</text:p>
          </table:table-cell>
          <table:table-cell table:style-name="TableCell51">
            <text:p text:style-name="P52"/>
          </table:table-cell>
          <table:table-cell table:style-name="TableCell53" table:number-rows-spanned="4">
            <text:p text:style-name="P54">1.若具新住民身分請協助註明。</text:p>
            <text:p text:style-name="P55">2.若具其他國籍等，請協助填寫國籍。</text:p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觀小-2</text:p>
          </table:table-cell>
          <table:table-cell table:style-name="TableCell60">
            <text:p text:style-name="P61">OOO</text:p>
          </table:table-cell>
          <table:table-cell table:style-name="TableCell62">
            <text:p text:style-name="P63">OOOOOO</text:p>
          </table:table-cell>
          <table:table-cell table:style-name="TableCell64">
            <text:p text:style-name="P65"/>
          </table:table-cell>
          <table:covered-table-cell>
            <text:p text:style-name="P66"/>
          </table:covered-table-cell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…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covered-table-cell>
            <text:p text:style-name="P77"/>
          </table:covered-table-cell>
        </table:table-row>
        <table:table-row table:style-name="TableRow78">
          <table:covered-table-cell>
            <text:p text:style-name="P79"/>
          </table:covered-table-cell>
          <table:table-cell table:style-name="TableCell80">
            <text:p text:style-name="P81">合計45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covered-table-cell>
            <text:p text:style-name="P88"/>
          </table:covered-table-cell>
        </table:table-row>
      </table:table>
      <text:p text:style-name="內文"/>
      <text:p text:style-name="內文"/>
      <text:p text:style-name="內文"/>
      <text:p text:style-name="P89">註1:請學校協助編列學生彩繪燈籠作品編號(學校名稱+編號)</text:p>
      <text:p text:style-name="P90">註2:如大觀國小為觀小，第1位學生之彩繪燈籠作品即為觀小-1，第2</text:p>
      <text:p text:style-name="P91"><text:s text:c="4"/>位大觀國小學生作品即為觀小-2。</text:p>
      <text:p text:style-name="P92">註3:請將彩繪燈籠裝入原透明包裝袋內，並於明顯處標註作品編號，以</text:p>
      <text:p text:style-name="P93"><text:s text:c="4"/>利後續核對造冊並標牌之製作事宜。</text:p>
      <text:p text:style-name="P94">註4:請學校於110年1月15日前協助彙集學生作品、名冊、數量等資料</text:p>
      <text:p text:style-name="P95"><text:s text:c="4"/>送達所轄公所。</text:p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無間距" style:display-name="無間距" style:family="paragraph">
      <style:paragraph-properties fo:widows="0" fo:orphans="0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1812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內文"/>
      </style:footer>
      <style:footer-left>
        <text:p text:style-name="P2"><text:span text:style-name="T3"><text:page-number text:fixed="false">2</text:page-number></text:span></text:p>
        <text:p text:style-name="頁尾"/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廖庭瑩</meta:initial-creator>
    <dc:creator>admin</dc:creator>
    <meta:creation-date>2020-11-10T09:42:00Z</meta:creation-date>
    <dc:date>2020-11-10T09:42:00Z</dc:date>
    <meta:print-date>2020-11-05T01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4" meta:character-count="361" meta:row-count="2" meta:non-whitespace-character-count="308"/>
  </office:meta>
</office:document-meta>
</file>