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center" fo:margin-bottom="0.125in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line-height="0.5555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" style:parent-style-name="Standard" style:family="paragraph">
      <style:paragraph-properties fo:line-height="0.5555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Standard" style:family="paragraph">
      <style:paragraph-properties fo:line-height="0.5555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Standard" style:family="paragraph">
      <style:paragraph-properties fo:line-height="0.5555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Standard" style:family="paragraph">
      <style:paragraph-properties fo:line-height="0.5555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Standard" style:family="paragraph">
      <style:paragraph-properties fo:line-height="0.5555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Standard" style:family="paragraph">
      <style:paragraph-properties fo:line-height="0.5555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" style:parent-style-name="Standard" style:family="paragraph">
      <style:paragraph-properties fo:line-height="0.5555in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Standard" style:family="paragraph">
      <style:paragraph-properties fo:line-height="0.5555in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Standard" style:family="paragraph">
      <style:paragraph-properties fo:line-height="0.5555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Standard" style:family="paragraph">
      <style:paragraph-properties fo:line-height="0.5555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「榮耀二十．志力傳承」志願服務紀錄照片徵件活動</text:span></text:p>
      <text:p text:style-name="P3"><text:span text:style-name="T4">報名資料檢核表</text:span></text:p>
      <text:p text:style-name="P5"><text:span text:style-name="T6">※</text:span><text:span text:style-name="T7">作品名稱：</text:span><text:span text:style-name="T8">______________________________</text:span><text:span text:style-name="T9">。</text:span></text:p>
      <text:p text:style-name="P10"><text:span text:style-name="T11">※</text:span><text:span text:style-name="T12">參賽者姓名：</text:span><text:span text:style-name="T13">____________________________</text:span><text:span text:style-name="T14">。</text:span></text:p>
      <text:p text:style-name="P15"><text:span text:style-name="T16">※</text:span><text:span text:style-name="T17">參賽組別：</text:span><text:span text:style-name="T18">□<text:s/></text:span><text:span text:style-name="T19">懷舊記憶組</text:span><text:span text:style-name="T20"><text:s text:c="2"/>□<text:s/></text:span><text:span text:style-name="T21">近代發展組。</text:span></text:p>
      <text:p text:style-name="P22"><text:span text:style-name="T23">※</text:span><text:span text:style-name="T24">應繳資料：</text:span></text:p>
      <text:p text:style-name="P25"><text:span text:style-name="T26"><text:s text:c="2"/>1.□<text:s/></text:span><text:span text:style-name="T27">資格證明文件</text:span></text:p>
      <text:p text:style-name="P28"><text:span text:style-name="T29"><text:s text:c="7"/></text:span><text:span text:style-name="T30">【戶籍謄本影本</text:span><text:span text:style-name="T31">(</text:span><text:span text:style-name="T32">證明設籍新北市</text:span><text:span text:style-name="T33">)</text:span><text:span text:style-name="T34">或志願服務證</text:span><text:span text:style-name="T35">(</text:span><text:span text:style-name="T36">證明於新</text:span></text:p>
      <text:p text:style-name="P37"><text:span text:style-name="T38"><text:s text:c="8"/></text:span><text:span text:style-name="T39">北市擔任志工】。</text:span></text:p>
      <text:p text:style-name="P40"><text:span text:style-name="T41"><text:s text:c="2"/>2.□<text:s/></text:span><text:span text:style-name="T42">參賽作品</text:span><text:span text:style-name="T43">(</text:span><text:span text:style-name="T44">沖印成</text:span><text:span text:style-name="T45">5*7</text:span><text:span text:style-name="T46">吋彩色照片或提供</text:span><text:span text:style-name="T47">500</text:span><text:span text:style-name="T48">萬畫素以上電</text:span></text:p>
      <text:p text:style-name="P49"><text:span text:style-name="T50"><text:s text:c="7"/></text:span><text:span text:style-name="T51">子檔，電子檔燒錄於光碟中或逕寄</text:span><text:span text:style-name="T52">oxygen403@gmail.com</text:span><text:span text:style-name="T53">)</text:span><text:span text:style-name="T54">。</text:span></text:p>
      <text:p text:style-name="P55"><text:span text:style-name="T56"><text:s text:c="2"/>3.□<text:s/></text:span><text:span text:style-name="T57">活動參賽表。</text:span></text:p>
      <text:p text:style-name="P58"><text:span text:style-name="T59"><text:s text:c="2"/>4.□<text:s/></text:span><text:span text:style-name="T60">創用</text:span><text:span text:style-name="T61">CC</text:span><text:span text:style-name="T62">授權同意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佳明</meta:initial-creator>
    <dc:creator>user</dc:creator>
    <meta:creation-date>2021-05-11T01:02:00Z</meta:creation-date>
    <dc:date>2021-05-11T01:02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6" meta:character-count="311" meta:row-count="2" meta:non-whitespace-character-count="266"/>
  </office:meta>
</office:document-meta>
</file>